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anleggen van 2 clusters rivierhout aan Grensmaas ter hoogte van Ruitersdijk te Roo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10698 / Verleende aanvraag omgevingsvergunning / Grensmaas ter hoogte van Ruitersdijk te Roosteren / Echt-Susteren / bekendgemaakt op 13 augustus 2026 / het aanleggen van 2 clusters rivierhout / Activiteit: Afwijken van regels in het omgevingspla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0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04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10698 </meta:user-defined>
    <dc:language>nl</dc:language>
    <meta:user-defined meta:name="OVERHEIDop.locatietype/OVERHEIDop.gebiedsmarkering">Weg</meta:user-defined>
    <meta:user-defined meta:name="DC.title">Toestemming voor het aanleggen van 2 clusters rivierhout aan Grensmaas ter hoogte van Ruitersdijk te Roosteren</meta:user-defined>
    <meta:user-defined meta:name="DCTERMS.W3CDTF/DCTERMS.available">2026-08-20</meta:user-defined>
    <meta:user-defined meta:name="DCTERMS.W3CDTF/OVERHEIDop.jaargang">2026</meta:user-defined>
    <meta:user-defined meta:name="OVERHEIDop.publicationIssue">390434</meta:user-defined>
    <meta:user-defined meta:name="OVERHEIDop.GmbID/DC.identifier">gmb-2026-390434</meta:user-defined>
    <meta:user-defined meta:name="OVERHEIDop.versieInformatie"/>
  </office:meta>
</office:document-meta>
</file>