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plaatsen van een bouwplaats inrichting van 31 augustus 2026 tot en met 31 augustus 2027, kruising  Schout van Eijklaan-Dobbelaan in Leidschendam - kenmerk 000024451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Aanvraag inrichten tijdelijke bouwplaats voor het plaatsen van een bouwplaats inrichting van 31 augustus 2026 tot en met 31 augustus 2027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6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042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45137</meta:user-defined>
    <dc:language>nl</dc:language>
    <meta:user-defined meta:name="OVERHEIDop.locatietype/OVERHEIDop.gebiedsmarkering">Vlak</meta:user-defined>
    <meta:user-defined meta:name="DC.title">Aanvraag voor het plaatsen van een bouwplaats inrichting van 31 augustus 2026 tot en met 31 augustus 2027, kruising  Schout van Eijklaan-Dobbelaan in Leidschendam - kenmerk 00002445137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29</meta:user-defined>
    <meta:user-defined meta:name="OVERHEIDop.GmbID/DC.identifier">gmb-2026-390429</meta:user-defined>
    <meta:user-defined meta:name="OVERHEIDop.versieInformatie"/>
  </office:meta>
</office:document-meta>
</file>