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Lorentzkade 354 2014CJ Haarlem, 0392-2026-0100246, het plaatsen van een dakkapel aan de voorzijde, verzonden 1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04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0246</meta:user-defined>
    <meta:user-defined meta:name="DCTERMS.abstract">het plaatsen van een dakkapel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Lorentzkade 354 2014CJ Haarlem, 0392-2026-0100246, het plaatsen van een dakkapel aan de voorzijde, verzonden 14-08-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25</meta:user-defined>
    <meta:user-defined meta:name="OVERHEIDop.GmbID/DC.identifier">gmb-2026-390425</meta:user-defined>
    <meta:user-defined meta:name="OVERHEIDop.versieInformatie"/>
  </office:meta>
</office:document-meta>
</file>