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conifeer, Maatmansweg 2A 7425NC Deventer, [Deventer L 2065] Deventer L 20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Maatmansweg 2A 7425NC Deventer, [Deventer L 2065] Deventer L 2065</text:p>
            <text:p text:style-name="common-al">
            <text:span text:style-name="nadrukvet">Zaakomschrijving:</text:span> het kappen van een conifeer</text:p>
            <text:p text:style-name="common-al">
            <text:span text:style-name="nadrukvet">Zaaknummer:</text:span> Z2026-00006632</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63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63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042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2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632</meta:user-defined>
    <meta:user-defined meta:name="DCTERMS.abstract">het kappen van een conife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conifeer, Maatmansweg 2A 7425NC Deventer, [Deventer L 2065] Deventer L 2065</meta:user-defined>
    <meta:user-defined meta:name="DCTERMS.W3CDTF/DCTERMS.available">2026-08-18</meta:user-defined>
    <meta:user-defined meta:name="DCTERMS.W3CDTF/OVERHEIDop.jaargang">2026</meta:user-defined>
    <meta:user-defined meta:name="OVERHEIDop.publicationIssue">390424</meta:user-defined>
    <meta:user-defined meta:name="OVERHEIDop.GmbID/DC.identifier">gmb-2026-390424</meta:user-defined>
    <meta:user-defined meta:name="OVERHEIDop.versieInformatie"/>
  </office:meta>
</office:document-meta>
</file>