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Alexander Boersstraat 41 1071KW Amsterdam, Alexander Boersstraat 41A Amsterdam, Alexander Boersstraat 41B 1071KW Amsterdam, Alexander Boersstraat 41C 1071KW Amsterdam, Alexander Boersstraat 41D 1071KW Amsterdam</text:p>
      <text:section text:name="zakelijke-mededeling_id1-3-2" text:style-name="zakelijke-mededeling">
        <text:section text:name="zakelijke-mededeling-tekst_id1-3-2-1" text:style-name="zakelijke-mededeling-tekst">
          <text:section text:name="tekst_id1-3-2-1-1" text:style-name="tekst">
            <text:p text:style-name="common-al">Omschrijving: wijzigen van de interne trappen, het wijzigen van de lift, het wijzigingen van een kozijn in de achtergevel van de vierde verdieping, het realiseren van constructieve doorbraken, het wijzigen van de brandcompartimentering, het wijzigen van de positie van een dakluik en het dakterras</text:p>
            <text:p text:style-name="common-al">Besluit: verleend</text:p>
            <text:p text:style-name="common-al">Besluit verzonden op: 14-08-2026</text:p>
            <text:p text:style-name="common-al">Zaakadres: Alexander Boersstraat 41 1071KW Amsterdam, Alexander Boersstraat 41A Amsterdam, Alexander Boersstraat 41B 1071KW Amsterdam, Alexander Boersstraat 41C 1071KW Amsterdam, Alexander Boersstraat 41D 1071KW Amsterdam</text:p>
            <text:p text:style-name="common-al">Zaaknummer: Z2026-021711</text:p>
            <text:p text:style-name="common-al">DSO-nummer: 2026051900126</text:p>
            <text:p text:style-name="common-al">
            <text:span text:style-name="nadrukvet">Meer informatie</text:span>
          </text:p>
            <text:p text:style-name="common-al">Het besluit en bijbehorende stukken kunt u per e-mail ontvangen. Stuur een verzoek naar <text:a xlink:href="mailto:vth.administratie.sdz@amsterdam.nl?Subject=Dossiernummer Z2026-021711" xlink:type="simple">vth.administratie.sdz@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41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1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1711</meta:user-defined>
    <meta:user-defined meta:name="DCTERMS.abstract">het wijzigen van de interne trappen, het wijzigen van de lift, het wijzigingen van een kozijn in de achtergevel van de vierde verdieping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rleend Alexander Boersstraat 41 1071KW Amsterdam, Alexander Boersstraat 41A Amsterdam, Alexander Boersstraat 41B 1071KW Amsterdam, Alexander Boersstraat 41C 1071KW Amsterdam, Alexander Boersstraat 41D 1071KW Amsterdam</meta:user-defined>
    <meta:user-defined meta:name="DCTERMS.W3CDTF/DCTERMS.available">2026-08-18</meta:user-defined>
    <meta:user-defined meta:name="DCTERMS.W3CDTF/OVERHEIDop.jaargang">2026</meta:user-defined>
    <meta:user-defined meta:name="OVERHEIDop.publicationIssue">390416</meta:user-defined>
    <meta:user-defined meta:name="OVERHEIDop.GmbID/DC.identifier">gmb-2026-390416</meta:user-defined>
    <meta:user-defined meta:name="OVERHEIDop.versieInformatie"/>
  </office:meta>
</office:document-meta>
</file>