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toekennen van de nummeraanduiding ‘Verneese Steegje 6’ naar aanleiding van het bouwen van een bedrijfswoning, schuur, zwembad en tuinkas aan Landgoed de Bongerd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4472 / Verleend huisnummerbesluit / Landgoed de Bongerd te Echt / Echt-Susteren / bekendgemaakt op 13 augustus 2026 / het toekennen van de nummeraanduiding ‘Verneese Steegje 6’ naar aanleiding van het bouwen van een bedrijfswoning, schuur, zwembad en tuinkas.</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0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904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4472 </meta:user-defined>
    <dc:language>nl</dc:language>
    <meta:user-defined meta:name="OVERHEIDop.locatietype/OVERHEIDop.gebiedsmarkering">Woonplaats</meta:user-defined>
    <meta:user-defined meta:name="DC.title">Toestemming voor het toekennen van de nummeraanduiding ‘Verneese Steegje 6’ naar aanleiding van het bouwen van een bedrijfswoning, schuur, zwembad en tuinkas aan Landgoed de Bongerd te Echt</meta:user-defined>
    <meta:user-defined meta:name="DCTERMS.W3CDTF/DCTERMS.available">2026-08-20</meta:user-defined>
    <meta:user-defined meta:name="DCTERMS.W3CDTF/OVERHEIDop.jaargang">2026</meta:user-defined>
    <meta:user-defined meta:name="OVERHEIDop.publicationIssue">390412</meta:user-defined>
    <meta:user-defined meta:name="OVERHEIDop.GmbID/DC.identifier">gmb-2026-390412</meta:user-defined>
    <meta:user-defined meta:name="OVERHEIDop.versieInformatie"/>
  </office:meta>
</office:document-meta>
</file>