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ten noorden van de Veenpoldersweg te Leidsch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Leidschendam-Voorburg kennis van de ontvangst op 12 augustus 2026 van een melding zoals bedoeld in hoofdstuk 4 van het Besluit activiteiten leefomgeving (Bal). De melding betreft het toepassen van 1.208 m³ grond op of in de landbodem t.b.v. de aanleg van een grootschalig gestuurde boring voor de warmtetransportleiding van het project WarmtelinQ. De locatie is gelegen <text:span text:style-name="nadrukvet">ten noorden van de Veenpoldersweg te Leidschendam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80077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041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eidschendam-Voor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1.208 m³ grond op of in de landbodem t.b.v. de aanleg van een grootschalig gestuurde boring voor de warmtetransportleiding van het project.</meta:user-defined>
    <dc:language>nl</dc:language>
    <meta:user-defined meta:name="OVERHEIDop.locatietype/OVERHEIDop.gebiedsmarkering">Weg</meta:user-defined>
    <meta:user-defined meta:name="DC.title">Kennisgeving melding milieubelastende activiteit(en), ten noorden van de Veenpoldersweg te Leidschen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10</meta:user-defined>
    <meta:user-defined meta:name="OVERHEIDop.GmbID/DC.identifier">gmb-2026-390410</meta:user-defined>
    <meta:user-defined meta:name="OVERHEIDop.versieInformatie"/>
  </office:meta>
</office:document-meta>
</file>