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Zuidervaart 2 B, 1504 BA Zaandam - het tijdelijk plaatsen van 5 klaslok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5407 - het tijdelijk plaatsen van 5 klaslokalen - op de locatie Zuidervaart 2 B, 1504 BA Zaandam</text:p>
            <text:p text:style-name="common-al">
            
          </text:p>
            <text:p text:style-name="common-al">Besluit verzonden: 14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4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040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407</meta:user-defined>
    <dc:language>nl</dc:language>
    <meta:user-defined meta:name="OVERHEIDop.locatietype/OVERHEIDop.gebiedsmarkering">Punt</meta:user-defined>
    <meta:user-defined meta:name="DC.title">Verleende omgevingsvergunning - Zuidervaart 2 B, 1504 BA Zaandam - het tijdelijk plaatsen van 5 klaslokal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07</meta:user-defined>
    <meta:user-defined meta:name="OVERHEIDop.GmbID/DC.identifier">gmb-2026-390407</meta:user-defined>
    <meta:user-defined meta:name="OVERHEIDop.versieInformatie"/>
  </office:meta>
</office:document-meta>
</file>