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Schras 65 Ederveen, het wijzigen van de locatie van bouwen van een kantin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3 augustus 2026</text:p>
            <text:p text:style-name="common-al">Zaaknummer 2026W193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039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Schras 65 Ederveen, het wijzigen van de locatie van bouwen van een kantine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95</meta:user-defined>
    <meta:user-defined meta:name="OVERHEIDop.GmbID/DC.identifier">gmb-2026-390395</meta:user-defined>
    <meta:user-defined meta:name="OVERHEIDop.versieInformatie"/>
  </office:meta>
</office:document-meta>
</file>