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legaliseren van een getransformeerde bedrijfswoning aan Prinsenbaan 167A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urgemeester en wethouders van gemeente Echt-Susteren maken bekend dat zij hebben besloten voor de volgende aanvraag voor een omgevingsvergunning de beslistermijn te verlengen met een termijn van maximaal zes weken:</text:p>
            <text:list text:style-name="id1-3-2-1-1-2">
              <text:list-item text:style-override="id1-3-2-1-1-2-1">
                <text:number>•</text:number>
                <text:p text:style-name="al">Z2026-00009007 / Verlengen beslistermijn / Prinsenbaan 167A, 6104 BD te Koningsbosch / Echt-Susteren / bekendgemaakt op 13 augustus 2026 / het legaliseren van een getransformeerde bedrijfswoning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039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9007 </meta:user-defined>
    <dc:language>nl</dc:language>
    <meta:user-defined meta:name="OVERHEIDop.locatietype/OVERHEIDop.gebiedsmarkering">Adres</meta:user-defined>
    <meta:user-defined meta:name="DC.title">Verlenging beslistermijn voor het legaliseren van een getransformeerde bedrijfswoning aan Prinsenbaan 167A te Koningsbosch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394</meta:user-defined>
    <meta:user-defined meta:name="OVERHEIDop.GmbID/DC.identifier">gmb-2026-390394</meta:user-defined>
    <meta:user-defined meta:name="OVERHEIDop.versieInformatie"/>
  </office:meta>
</office:document-meta>
</file>