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Zassenkamp 4 Bennekom, het verwijderen van asbesthoudende materia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06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03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Zassenkamp 4 Bennekom, het verwijderen van asbesthoudende materialen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93</meta:user-defined>
    <meta:user-defined meta:name="OVERHEIDop.GmbID/DC.identifier">gmb-2026-390393</meta:user-defined>
    <meta:user-defined meta:name="OVERHEIDop.versieInformatie"/>
  </office:meta>
</office:document-meta>
</file>