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rink 26 a Nijkerk, graafwerkzaamheden aan kabels en leid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37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03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rink 26 a Nijkerk, graafwerkzaamheden aan kabels en leidingen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90</meta:user-defined>
    <meta:user-defined meta:name="OVERHEIDop.GmbID/DC.identifier">gmb-2026-390390</meta:user-defined>
    <meta:user-defined meta:name="OVERHEIDop.versieInformatie"/>
  </office:meta>
</office:document-meta>
</file>