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Toestemming gelijkwaardige maatregel, Edeseweg 147 Bennekom, toepassen gelijkwaardige maatregel brandveilig gebruik kerkgebouw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13 augustus 2026</text:p>
            <text:p text:style-name="common-al">Zaaknummer 2026TG0007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90389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38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38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Toestemming gelijkwaardige maatregel, Edeseweg 147 Bennekom, toepassen gelijkwaardige maatregel brandveilig gebruik kerkgebouw.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389</meta:user-defined>
    <meta:user-defined meta:name="OVERHEIDop.GmbID/DC.identifier">gmb-2026-390389</meta:user-defined>
    <meta:user-defined meta:name="OVERHEIDop.versieInformatie"/>
  </office:meta>
</office:document-meta>
</file>