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anzeweg-Zuid 0 rotonde Barneveld, toepassen van grond, Bikepar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26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9038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8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8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anzeweg-Zuid 0 rotonde Barneveld, toepassen van grond, Bikepark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86</meta:user-defined>
    <meta:user-defined meta:name="OVERHEIDop.GmbID/DC.identifier">gmb-2026-390386</meta:user-defined>
    <meta:user-defined meta:name="OVERHEIDop.versieInformatie"/>
  </office:meta>
</office:document-meta>
</file>