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: melding wijziging leidinggevende horecabedrijf Radegast Beheer B.V., Clausplein 6 5611X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aanvraag om vergunning. </text:p>
            <text:p text:style-name="common-al"> De aanvraag betreft: </text:p>
            <text:p text:style-name="common-al"> Zaaknummer: EHV-ZP2026-005896 </text:p>
            <text:p text:style-name="common-al"> Omschrijving: melding wijziging leidinggevende horecabedrijf Radegast Beheer B.V.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Clausplein 6 5611XP Eindhoven</text:p>
              </text:list-item>
            </text:list>
            <text:p text:style-name="common-al"> Soort aanvraag: Melding wijziging leidinggevende </text:p>
            <text:p text:style-name="last-al"> De verleng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038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8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8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EHV-ZP2026-005896</meta:user-defined>
    <meta:user-defined meta:name="DCTERMS.abstract">melding wijziging leidinggevende horecabedrijf Radegast Beheer B.V.</meta:user-defined>
    <dc:language>nl</dc:language>
    <meta:user-defined meta:name="OVERHEIDop.locatietype/OVERHEIDop.gebiedsmarkering">Punt</meta:user-defined>
    <meta:user-defined meta:name="DC.title">Verlenging termijn: melding wijziging leidinggevende horecabedrijf Radegast Beheer B.V., Clausplein 6 5611XP Eindhov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81</meta:user-defined>
    <meta:user-defined meta:name="OVERHEIDop.GmbID/DC.identifier">gmb-2026-390381</meta:user-defined>
    <meta:user-defined meta:name="OVERHEIDop.versieInformatie"/>
  </office:meta>
</office:document-meta>
</file>