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aan op Zuid 1285 3072D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23</text:span>/<text:span text:style-name="nadrukvet">2026071000218</text:span>, heeft ontvangen voor de Bouwactiviteit (omgevingsplan), Bouwactiviteit (technisch). <text:span text:style-name="nadrukcur">(Grondslag: Omgevingswet, artikel 5.1)</text:span></text:p>
            <text:p text:style-name="common-al">De aanvraag betreft het realisatie van een dakopbouw op een bestaande woning op de locatie Laan op Zuid 1285 3072D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37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23</meta:user-defined>
    <meta:user-defined meta:name="DCTERMS.abstract">Dakopbouw te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Laan op Zuid 1285 3072DB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76</meta:user-defined>
    <meta:user-defined meta:name="OVERHEIDop.GmbID/DC.identifier">gmb-2026-390376</meta:user-defined>
    <meta:user-defined meta:name="OVERHEIDop.versieInformatie"/>
  </office:meta>
</office:document-meta>
</file>