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duurzamen woning, Janvossensteeg 43 2312WC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8081</text:p>
            <text:p text:style-name="common-al">
            <text:span text:style-name="nadrukvet">Ingekomen:</text:span> 14-08-2026</text:p>
            <text:p text:style-name="common-al">
            <text:span text:style-name="nadrukvet">Locatie:</text:span> Janvossensteeg 43 2312WC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8081" xlink:type="simple">publicatiesomgevingsvergunningen@leiden.nl</text:a> de volgende gegevens:</text:p>
            <text:p text:style-name="common-al">-het kenmerk van de aanvraag: Z/26/402808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03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8081</meta:user-defined>
    <meta:user-defined meta:name="DCTERMS.abstract">verduurzam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duurzamen woning, Janvossensteeg 43 2312WC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05_Samenvatting 000|exb-2026-29153</meta:user-defined>
    <meta:user-defined meta:name="OVERHEIDop.publicationIssue">390375</meta:user-defined>
    <meta:user-defined meta:name="OVERHEIDop.GmbID/DC.identifier">gmb-2026-390375</meta:user-defined>
    <meta:user-defined meta:name="OVERHEIDop.versieInformatie"/>
  </office:meta>
</office:document-meta>
</file>