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eatrixlaan 4 Bennekom, het plaatsen van installaties op het dak met een scher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3 augustus 2026</text:p>
            <text:p text:style-name="common-al">Zaaknummer 2026W085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03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eatrixlaan 4 Bennekom, het plaatsen van installaties op het dak met een scherm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72</meta:user-defined>
    <meta:user-defined meta:name="OVERHEIDop.GmbID/DC.identifier">gmb-2026-390372</meta:user-defined>
    <meta:user-defined meta:name="OVERHEIDop.versieInformatie"/>
  </office:meta>
</office:document-meta>
</file>