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ijdelijk gebruiken van de raadszaal in verband met renovatie van het gemeentehuis aan Nieuwe Markt 55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781 / Melding Brandveilig gebruik / Nieuwe Markt 55, 6101 CV te Echt / Echt-Susteren / bekendgemaakt op 12 augustus 2026 / het tijdelijk gebruiken van de raadszaal i.v.m. renovatie van het gemeentehuis / Activiteit: Brandveilig gebrui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3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Z2026-00010781 </meta:user-defined>
    <dc:language>nl</dc:language>
    <meta:user-defined meta:name="OVERHEIDop.locatietype/OVERHEIDop.gebiedsmarkering">Adres</meta:user-defined>
    <meta:user-defined meta:name="DC.title">Melding voor het tijdelijk gebruiken van de raadszaal in verband met renovatie van het gemeentehuis aan Nieuwe Markt 55 te 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370</meta:user-defined>
    <meta:user-defined meta:name="OVERHEIDop.GmbID/DC.identifier">gmb-2026-390370</meta:user-defined>
    <meta:user-defined meta:name="OVERHEIDop.versieInformatie"/>
  </office:meta>
</office:document-meta>
</file>