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koppelstation nabij Zeppelinstraat 57, sectie B nummers 12856, 12858, 12861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4143 Nabij Zeppelinstraat 57, sectie B nummers 12856, 12858, 12861, Berkel en Rodenrijs.</text:p>
            <text:p text:style-name="common-al">Het bouwen van een koppelstation (ontvangen 13-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4143</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Aanvraag vergunning voor het bouwen van een koppelstation nabij Zeppelinstraat 57, sectie B nummers 12856, 12858, 12861 te Berkel en Rodenrijs</meta:user-defined>
    <meta:user-defined meta:name="DCTERMS.W3CDTF/DCTERMS.available">2026-08-19</meta:user-defined>
    <meta:user-defined meta:name="DCTERMS.W3CDTF/OVERHEIDop.jaargang">2026</meta:user-defined>
    <meta:user-defined meta:name="OVERHEIDop.publicationIssue">390365</meta:user-defined>
    <meta:user-defined meta:name="OVERHEIDop.GmbID/DC.identifier">gmb-2026-390365</meta:user-defined>
    <meta:user-defined meta:name="OVERHEIDop.versieInformatie"/>
  </office:meta>
</office:document-meta>
</file>