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Veldeke avond” op 22 augustus 2026 aan Burgemeester Willemeplein 4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09080 / Evenementenmelding / Burgemeester Willemeplein 4, 6118 EA te Nieuwstadt / Echt-Susteren / bekendgemaakt op 10 augustus 2026 / het organiseren en houden van het evenement “Veldeke avond” op 22 augustus 2026 / Activiteit: Evenement over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09080 </meta:user-defined>
    <dc:language>nl</dc:language>
    <meta:user-defined meta:name="OVERHEIDop.locatietype/OVERHEIDop.gebiedsmarkering">Adres</meta:user-defined>
    <meta:user-defined meta:name="DC.title">Melding voor het organiseren en houden van het evenement “Veldeke avond” op 22 augustus 2026 aan Burgemeester Willemeplein 4 te Nieuwstad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62</meta:user-defined>
    <meta:user-defined meta:name="OVERHEIDop.GmbID/DC.identifier">gmb-2026-390362</meta:user-defined>
    <meta:user-defined meta:name="OVERHEIDop.versieInformatie"/>
  </office:meta>
</office:document-meta>
</file>