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overkappen van een bestaande paardrijbak  aan Heibloemstraat 10, 5176 NM De Moer, Verzoeklocatie 20260814002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Heibloemstraat 10, 5176 NM De Moer, Verzoeklocatie 2026081400281,</text:span> het overkappen van een bestaande paardrijbak  (0809Z2612871 ontvangen 14-08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9035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5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5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287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overkappen van een bestaande paardrijbak  aan Heibloemstraat 10, 5176 NM De Moer, Verzoeklocatie 202608140028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58</meta:user-defined>
    <meta:user-defined meta:name="OVERHEIDop.GmbID/DC.identifier">gmb-2026-390358</meta:user-defined>
    <meta:user-defined meta:name="OVERHEIDop.versieInformatie"/>
  </office:meta>
</office:document-meta>
</file>