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het evenement “Bandert Beweegfestival” op 29 augustus 2026 aan Bandertlaan 7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Z2026-00010899 / Evenementenmelding / Bandertlaan 7, 6101 LZ te Echt / Echt-Susteren / bekendgemaakt op 07 augustus 2026 / het organiseren en houden van het evenement “Bandert Beweegfestival” op 29 augustus 2026 / Activiteit: Evenement over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035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5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5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10899 </meta:user-defined>
    <dc:language>nl</dc:language>
    <meta:user-defined meta:name="OVERHEIDop.locatietype/OVERHEIDop.gebiedsmarkering">Adres</meta:user-defined>
    <meta:user-defined meta:name="DC.title">Melding voor het organiseren en houden van het evenement “Bandert Beweegfestival” op 29 augustus 2026 aan Bandertlaan 7 te Ec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354</meta:user-defined>
    <meta:user-defined meta:name="OVERHEIDop.GmbID/DC.identifier">gmb-2026-390354</meta:user-defined>
    <meta:user-defined meta:name="OVERHEIDop.versieInformatie"/>
  </office:meta>
</office:document-meta>
</file>