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ntwikkelen van het gebied door het aanleggen van een vijver en het verleggen en ophogen van fiets- en wandelpaden nabij Rottebandreef, op de Eekhoornplaats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095 Nabij Rottebandreef, op de Eekhoornplaats, Bergschenhoek.</text:p>
            <text:p text:style-name="common-al">Het ontwikkelen van het gebied door het aanleggen van een vijver en het verleggen en ophogen van fiets- en wandelpaden (ontvangen 1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095 </meta:user-defined>
    <dc:language>nl</dc:language>
    <meta:user-defined meta:name="OVERHEIDop.locatietype/OVERHEIDop.gebiedsmarkering">Weg</meta:user-defined>
    <meta:user-defined meta:name="DC.title">Aanvraag vergunning voor het ontwikkelen van het gebied door het aanleggen van een vijver en het verleggen en ophogen van fiets- en wandelpaden nabij Rottebandreef, op de Eekhoornplaats te Bergschenhoek</meta:user-defined>
    <meta:user-defined meta:name="DCTERMS.W3CDTF/DCTERMS.available">2026-08-19</meta:user-defined>
    <meta:user-defined meta:name="DCTERMS.W3CDTF/OVERHEIDop.jaargang">2026</meta:user-defined>
    <meta:user-defined meta:name="OVERHEIDop.publicationIssue">390351</meta:user-defined>
    <meta:user-defined meta:name="OVERHEIDop.GmbID/DC.identifier">gmb-2026-390351</meta:user-defined>
    <meta:user-defined meta:name="OVERHEIDop.versieInformatie"/>
  </office:meta>
</office:document-meta>
</file>