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La Salle Summer BBQ” op 5 september 2026 aan Stationsstraat 7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1205 / Evenementenmelding / Stationsstraat 7, 6114 GA te Susteren / Echt-Susteren / bekendgemaakt op 07 augustus 2026 / het organiseren en houden van het evenement “La Salle Summer BBQ” op 5 september 2026 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1205 </meta:user-defined>
    <dc:language>nl</dc:language>
    <meta:user-defined meta:name="OVERHEIDop.locatietype/OVERHEIDop.gebiedsmarkering">Adres</meta:user-defined>
    <meta:user-defined meta:name="DC.title">Melding voor het organiseren en houden van het evenement “La Salle Summer BBQ” op 5 september 2026 aan Stationsstraat 7 te Sust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49</meta:user-defined>
    <meta:user-defined meta:name="OVERHEIDop.GmbID/DC.identifier">gmb-2026-390349</meta:user-defined>
    <meta:user-defined meta:name="OVERHEIDop.versieInformatie"/>
  </office:meta>
</office:document-meta>
</file>