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en houden van trainingen en wedstrijddagen P.A.C. Circuit aan Akerstraat 18 te Maria Hoop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Melding</text:span>
            </text:span>
          </text:p>
            <text:p text:style-name="last-al">Z2026-00011227 / Melding MBA / Akerstraat 18, 6105 AV te Maria Hoop / Echt-Susteren / bekendgemaakt op 06 augustus 2026 / het organiseren en houden van trainingen en wedstrijddagen P.A.C. Circuit / Activiteit: melding MBA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9034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4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4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Echt-Susteren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Z2026-00011227 </meta:user-defined>
    <dc:language>nl</dc:language>
    <meta:user-defined meta:name="OVERHEIDop.locatietype/OVERHEIDop.gebiedsmarkering">Adres</meta:user-defined>
    <meta:user-defined meta:name="DC.title">Melding voor het organiseren en houden van trainingen en wedstrijddagen P.A.C. Circuit aan Akerstraat 18 te Maria Hoop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0345</meta:user-defined>
    <meta:user-defined meta:name="OVERHEIDop.GmbID/DC.identifier">gmb-2026-390345</meta:user-defined>
    <meta:user-defined meta:name="OVERHEIDop.versieInformatie"/>
  </office:meta>
</office:document-meta>
</file>