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Van Rensselaerstraat 37-3 1058X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constructieve doorbraak</text:p>
            <text:p text:style-name="common-al">Besluit: verleend</text:p>
            <text:p text:style-name="common-al">Besluit verzonden op: 13-08-2026</text:p>
            <text:p text:style-name="common-al">Zaakadres: Van Rensselaerstraat 37-3 1058XR Amsterdam</text:p>
            <text:p text:style-name="common-al">Zaaknummer: Z2026-024754</text:p>
            <text:p text:style-name="common-al">DSO-nummer: 202606050085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4754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33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4754</meta:user-defined>
    <meta:user-defined meta:name="DCTERMS.abstract">realiseren van een constructieve doorbra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Van Rensselaerstraat 37-3 1058XR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38</meta:user-defined>
    <meta:user-defined meta:name="OVERHEIDop.GmbID/DC.identifier">gmb-2026-390338</meta:user-defined>
    <meta:user-defined meta:name="OVERHEIDop.versieInformatie"/>
  </office:meta>
</office:document-meta>
</file>