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zoek om tijdelijk afwijken van het omgevingsplan t.b.v. BredaPhoto Festival (van 11 september t/m 25 oktober 2026) op diverse locaties in de Binnensta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Buitenplanse omgevingsplanactiviteit bouwwerken en afwijken regels Omgevingsplan </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44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4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33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4447</meta:user-defined>
    <meta:user-defined meta:name="DCTERMS.abstract">het verzoek om tijdelijk afwijken van het omgevingsplan t.b.v. BredaPhoto Festival op diverse locaties in de</meta:user-defined>
    <dc:language>nl</dc:language>
    <meta:user-defined meta:name="OVERHEIDop.locatietype/OVERHEIDop.gebiedsmarkering">Vlak</meta:user-defined>
    <meta:user-defined meta:name="DC.title">Omgevingsvergunning verleend voor het verzoek om tijdelijk afwijken van het omgevingsplan t.b.v. BredaPhoto Festival (van 11 september t/m 25 oktober 2026) op diverse locaties in de Binnenstad Breda</meta:user-defined>
    <meta:user-defined meta:name="DCTERMS.W3CDTF/DCTERMS.available">2026-08-18</meta:user-defined>
    <meta:user-defined meta:name="DCTERMS.W3CDTF/OVERHEIDop.jaargang">2026</meta:user-defined>
    <meta:user-defined meta:name="OVERHEIDop.publicationIssue">390336</meta:user-defined>
    <meta:user-defined meta:name="OVERHEIDop.GmbID/DC.identifier">gmb-2026-390336</meta:user-defined>
    <meta:user-defined meta:name="OVERHEIDop.versieInformatie"/>
  </office:meta>
</office:document-meta>
</file>