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Loonderweg 15, 5551TE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-08-2026 een aanvraag omgevingsvergunning ontvangen.</text:p>
            <text:p text:style-name="common-al">Het betreft een aanvraag op locatie Loonderweg 15, 5551TE Valkenswaard met omschrijving "realiseren buitenschoolse opvang op terrein van RKVV Dommelen" en zaaknummer <text:span text:style-name="nadrukvet">512792</text:span>.</text:p>
            <text:p text:style-name="common-al">De zaak is geregistreerd onder nummer 512792 en is aangevraagd voor de volgende onderdelen: Handelen in strijd met Ruimtelijke Ordening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9033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12792</meta:user-defined>
    <meta:user-defined meta:name="DCTERMS.abstract">realiseren buitenschoolse opvang op terrein van RKVV Dommelen, Loonderweg 15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Loonderweg 15, 5551TE Valkenswaar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35</meta:user-defined>
    <meta:user-defined meta:name="OVERHEIDop.GmbID/DC.identifier">gmb-2026-390335</meta:user-defined>
    <meta:user-defined meta:name="OVERHEIDop.versieInformatie"/>
  </office:meta>
</office:document-meta>
</file>