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van het dak van de garage aan Prinsenbaan 173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1289 / Sloopmelding / Prinsenbaan 173, 6104 BD te Koningsbosch / Echt-Susteren / bekendgemaakt op 10 augustus 2026 / het verwijderen van asbesthoudende materialen van het dak van de garage / Activiteit: Sloopwerkzaamheden aan bouwwer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3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289 </meta:user-defined>
    <dc:language>nl</dc:language>
    <meta:user-defined meta:name="OVERHEIDop.locatietype/OVERHEIDop.gebiedsmarkering">Adres</meta:user-defined>
    <meta:user-defined meta:name="DC.title">Melding voor het verwijderen van asbesthoudende materialen van het dak van de garage aan Prinsenbaan 173 te Koningsbosch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333</meta:user-defined>
    <meta:user-defined meta:name="OVERHEIDop.GmbID/DC.identifier">gmb-2026-390333</meta:user-defined>
    <meta:user-defined meta:name="OVERHEIDop.versieInformatie"/>
  </office:meta>
</office:document-meta>
</file>