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nenburg 2, 2591 AD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05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Denenburg 2, 2591 AD 's-Gravenhage</text:p>
            <text:p text:style-name="common-al">
            
          </text:p>
            <text:p text:style-name="common-al">
            <text:span text:style-name="nadrukvet">
              <text:span text:style-name="nadrukcur">Datum bekendmaking besluit:</text:span>
            </text:span> 18-08-2026</text:p>
            <text:p text:style-name="common-al">
            
          </text:p>
            <text:p text:style-name="common-al">
            
          </text:p>
            <text:p text:style-name="common-al">Geachte [geanonimiseerd],</text:p>
            <text:p text:style-name="common-al">
            
          </text:p>
            <text:p text:style-name="common-al">Op 19 juni 2026 hebben wij uw aanvraag ontvangen. U vraagt toestemming voor werkzaamheden betreffende groot onderhoud aan wegverharding ter hoogte van de Denenburg 1 te Den Haag. De aanvraag is ingediend voor de periode van 24 augustus 2026 tot en met 29 januari 2027.</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uw werkzaamheden en om verkeersmaatregelen te nemen volgens aangeleverde tekeningen.</text:p>
            <text:p text:style-name="common-al">
            
          </text:p>
            <text:p text:style-name="common-al">•	Werkzaamheden: Groot onderhoud aan wegverharding.</text:p>
            <text:p text:style-name="common-al">•	Locatie: Denenburg 1.  </text:p>
            <text:p text:style-name="common-al">•	Geldig van 24 augustus 2026 tot en met 29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13 augustus 2026 voor advies voorgelegd aan onderstaande partijen.</text:p>
            <text:p text:style-name="common-al">
            
          </text:p>
            <text:p text:style-name="common-al">Advies wegbeheerder van het stadsdeel Haagse Hout</text:p>
            <text:p text:style-name="common-al">In het advies van 13 augustus 2026 adviseert de wegbeheerder positief over de aanvraag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Werkzaamheden dienen afgestemd te worden met de Zorggroep Philadelphia.</text:p>
            <text:p text:style-name="common-al">•	Werkzaamheden dienen afgestemd te worden met [Geanonimiseerd] in verband met herinrichting van het plein Denenburg.</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Voer het werk uit buiten de spitstijden: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Informeer de afdeling Bereikbaarheid over de werkzaamheden en de afzettingen/versmallingen van de rijbaan. Zodat de doorstroming op de hoofdroute goed blijft.</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3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051</meta:user-defined>
    <meta:user-defined meta:name="DCTERMS.abstract">Het uitvoeren van wegwerkzaamheden van 24-08-2026 t/m 29-01-2027, ter hoogte van locatie Denenburg 1</meta:user-defined>
    <dc:language>nl</dc:language>
    <meta:user-defined meta:name="OVERHEIDop.locatietype/OVERHEIDop.gebiedsmarkering">Punt</meta:user-defined>
    <meta:user-defined meta:name="DC.title">APV vergunning - Besluiten, Denenburg 2, 2591 AD 's-Gravenhage</meta:user-defined>
    <meta:user-defined meta:name="OVERHEIDop.datumEindeReactietermijn">2026-09-25</meta:user-defined>
    <meta:user-defined meta:name="OVERHEIDop.terinzageleggingBG">https://www.digitale-inzage.nl/Den%20Haag/dossier/eipr5RwhR0GKFkME1UuhnQ</meta:user-defined>
    <meta:user-defined meta:name="DCTERMS.W3CDTF/DCTERMS.available">2026-08-18</meta:user-defined>
    <meta:user-defined meta:name="DCTERMS.W3CDTF/OVERHEIDop.jaargang">2026</meta:user-defined>
    <meta:user-defined meta:name="OVERHEIDop.publicationIssue">390331</meta:user-defined>
    <meta:user-defined meta:name="OVERHEIDop.GmbID/DC.identifier">gmb-2026-390331</meta:user-defined>
    <meta:user-defined meta:name="OVERHEIDop.versieInformatie"/>
  </office:meta>
</office:document-meta>
</file>