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afvoeren van asbestplaten aan Roodtstraat 18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1336 / Sloopmelding / Roodtstraat 18, 6102 VT te Echt / Echt-Susteren / bekendgemaakt op 11 augustus 2026 / het afvoeren van asbestplaten / Activiteit: Sloopwerkzaamheden aan bouwwer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1336 </meta:user-defined>
    <dc:language>nl</dc:language>
    <meta:user-defined meta:name="OVERHEIDop.locatietype/OVERHEIDop.gebiedsmarkering">Adres</meta:user-defined>
    <meta:user-defined meta:name="DC.title">Melding voor het afvoeren van asbestplaten aan Roodtstraat 18 te 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24</meta:user-defined>
    <meta:user-defined meta:name="OVERHEIDop.GmbID/DC.identifier">gmb-2026-390324</meta:user-defined>
    <meta:user-defined meta:name="OVERHEIDop.versieInformatie"/>
  </office:meta>
</office:document-meta>
</file>