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 golfplaten aan Louerstraat 12 te Sus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Melding</text:span>
            </text:span>
          </text:p>
            <text:p text:style-name="last-al">Z2026-00011443/ Sloopmelding / Louerstraat 12, 6114 CZ te Susteren/ Echt-Susteren / bekendgemaakt op 12 augustus 2026 / het verwijderen van asbest golfplaten/ Activiteit: Sloopwerkzaamheden aan bouwwer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9031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1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1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11443</meta:user-defined>
    <dc:language>nl</dc:language>
    <meta:user-defined meta:name="OVERHEIDop.locatietype/OVERHEIDop.gebiedsmarkering">Adres</meta:user-defined>
    <meta:user-defined meta:name="DC.title">Melding voor het verwijderen van asbest golfplaten aan Louerstraat 12 te Suster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0311</meta:user-defined>
    <meta:user-defined meta:name="OVERHEIDop.GmbID/DC.identifier">gmb-2026-390311</meta:user-defined>
    <meta:user-defined meta:name="OVERHEIDop.versieInformatie"/>
  </office:meta>
</office:document-meta>
</file>