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ningin Emmalaan 5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een besluit genomen op de aanvraag met zaaknummer Z2026-00000610 voor het wijzigen van de voor- en zijgevel van de garage, het vervangen van het dak en het plaatsen van drie dakramen in het zijdakvlak op locatie Koningin Emmalaan 5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903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10</meta:user-defined>
    <meta:user-defined meta:name="DCTERMS.abstract">Betreft: Besluit op locatie Koningin Emmalaan 5 in Bussum</meta:user-defined>
    <dc:language>nl</dc:language>
    <meta:user-defined meta:name="DC.title">Verleende omgevingsvergunning Koningin Emmalaan 5 in Bussum</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37</meta:user-defined>
    <meta:user-defined meta:name="OVERHEIDop.publicationIssue">390307</meta:user-defined>
    <meta:user-defined meta:name="OVERHEIDop.GmbID/DC.identifier">gmb-2026-390307</meta:user-defined>
    <meta:user-defined meta:name="OVERHEIDop.versieInformatie"/>
  </office:meta>
</office:document-meta>
</file>