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een huisaansluiting in de buurt van Groendalseweg 63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4877 in de buurt van Groendalseweg 63, 2665MH, Bleiswijk. </text:p>
            <text:p text:style-name="common-al">Het aanleggen van telecommunicatiekabels (glasvezel) voor een huis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3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4877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een huisaansluiting in de buurt van Groendalseweg 63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302</meta:user-defined>
    <meta:user-defined meta:name="OVERHEIDop.GmbID/DC.identifier">gmb-2026-390302</meta:user-defined>
    <meta:user-defined meta:name="OVERHEIDop.versieInformatie"/>
  </office:meta>
</office:document-meta>
</file>