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anleggen van telecommunicatiekabels (glasvezel) voor een huisaansluiting in de buurt van Irisweg 48 b te Blei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 instemmingsbesluit</text:p>
            <text:p text:style-name="common-al">656767 in de buurt van Irisweg 48 b, 2665MK, Bleiswijk. </text:p>
            <text:p text:style-name="common-al">Het aanleggen van telecommunicatiekabels (glasvezel) voor een huisaansluiting (verleend en verzonden 12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9029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9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9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6767 </meta:user-defined>
    <dc:language>nl</dc:language>
    <meta:user-defined meta:name="OVERHEIDop.locatietype/OVERHEIDop.gebiedsmarkering">Adres</meta:user-defined>
    <meta:user-defined meta:name="DC.title">Toestemming voor het aanleggen van telecommunicatiekabels (glasvezel) voor een huisaansluiting in de buurt van Irisweg 48 b te Bleiswij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0297</meta:user-defined>
    <meta:user-defined meta:name="OVERHEIDop.GmbID/DC.identifier">gmb-2026-390297</meta:user-defined>
    <meta:user-defined meta:name="OVERHEIDop.versieInformatie"/>
  </office:meta>
</office:document-meta>
</file>