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’s-Hertogenbosch - Melding Besluit activiteiten leefomgeving (Bal) – Koksteeg 7, V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’s-Hertogenbosch delen mee dat zij de volgende melding hebben ontvangen: </text:p>
            <text:p text:style-name="common-al">Voor:  het beëindigen van een veehouderij </text:p>
            <text:p text:style-name="common-al">Locatie: Koksteeg 7, 5381 HA Vinkel</text:p>
            <text:p text:style-name="common-al">DSO-kenmerk: 2026062400079</text:p>
            <text:p text:style-name="common-al">Zaaknummer:  Z/511786</text:p>
            <text:p text:style-name="common-al">Datum ontvangen:  24 juni 2026 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02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786</meta:user-defined>
    <dc:language>nl</dc:language>
    <meta:user-defined meta:name="OVERHEIDop.locatietype/OVERHEIDop.gebiedsmarkering">Adres</meta:user-defined>
    <meta:user-defined meta:name="DC.title">Gemeente ’s-Hertogenbosch - Melding Besluit activiteiten leefomgeving (Bal) – Koksteeg 7, Vink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93</meta:user-defined>
    <meta:user-defined meta:name="OVERHEIDop.GmbID/DC.identifier">gmb-2026-390293</meta:user-defined>
    <meta:user-defined meta:name="OVERHEIDop.versieInformatie"/>
  </office:meta>
</office:document-meta>
</file>