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tijdelijk inrichten van een bouwplaats van 1 september 2026 tot en met 18 juli 2027, Aart van der Leeuwkade 14, 2274 KX Voorburg - kenmerk 000024369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tijdelijk inrichten van een bouwplaats van 1 september 2026 tot en met 18 juli 2027.</text:p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2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6995</meta:user-defined>
    <dc:language>nl</dc:language>
    <meta:user-defined meta:name="OVERHEIDop.locatietype/OVERHEIDop.gebiedsmarkering">Punt</meta:user-defined>
    <meta:user-defined meta:name="DC.title">Vergunning verleend voor het tijdelijk inrichten van een bouwplaats van 1 september 2026 tot en met 18 juli 2027, Aart van der Leeuwkade 14, 2274 KX Voorburg - kenmerk 00002436995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79</meta:user-defined>
    <meta:user-defined meta:name="OVERHEIDop.GmbID/DC.identifier">gmb-2026-390279</meta:user-defined>
    <meta:user-defined meta:name="OVERHEIDop.versieInformatie"/>
  </office:meta>
</office:document-meta>
</file>