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Wilhelmina Druckerhof 120 t/m 162, 2805TE Gouda</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Omgevingsdienst Midden-Holland (ODMH) namens gemeente Gouda een besluit genomen op de aanvraag met kenmerk 2026-00007792. Het gaat over het realiseren van 42 koopappartementen op de bestaande bunker en bergingen in de bunker op de locatie aan de Wilhelmina Druckerhof 120 t/m 162, 2805TE Gouda. De vergunning is verleend. Het besluit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5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027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7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7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07792</meta:user-defined>
    <meta:user-defined meta:name="DCTERMS.abstract">Besluit reguliere omgevingsvergunning buitenplans (BOPA)</meta:user-defined>
    <dc:language>nl</dc:language>
    <meta:user-defined meta:name="DC.title">Besluit reguliere omgevingsvergunning buitenplans (BOPA) Wilhelmina Druckerhof 120 t/m 162, 2805TE Gouda</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36</meta:user-defined>
    <meta:user-defined meta:name="OVERHEIDop.publicationIssue">390275</meta:user-defined>
    <meta:user-defined meta:name="OVERHEIDop.GmbID/DC.identifier">gmb-2026-390275</meta:user-defined>
    <meta:user-defined meta:name="OVERHEIDop.versieInformatie"/>
  </office:meta>
</office:document-meta>
</file>