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wijziging beheerders prostitutiebedrijf Massagewereld Eindhoven, Leenderweg 184 5644A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841 </text:p>
            <text:p text:style-name="common-al"> Omschrijving: wijziging beheerders prostitutiebedrijf Massagewereld Eindhov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eenderweg 184 5644AA Eindhoven</text:p>
              </text:list-item>
            </text:list>
            <text:p text:style-name="common-al"> Soort aanvraag: APV Wijziging exploitatievergunning </text:p>
            <text:p text:style-name="common-al"> Besluit: Verleend </text:p>
            <text:p text:style-name="common-al"> Datum verzending: 14-08-2026 </text:p>
            <text:p text:style-name="common-al"> Heeft u direct belang bij deze beslissing? Dan kunt u binnen zes weken, na 14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02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841</meta:user-defined>
    <meta:user-defined meta:name="DCTERMS.abstract">wijziging beheerders prostitutiebedrijf Massagewereld Eindhoven</meta:user-defined>
    <dc:language>nl</dc:language>
    <meta:user-defined meta:name="OVERHEIDop.locatietype/OVERHEIDop.gebiedsmarkering">Punt</meta:user-defined>
    <meta:user-defined meta:name="DC.title">Besluit: wijziging beheerders prostitutiebedrijf Massagewereld Eindhoven, Leenderweg 184 5644AA Ein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62</meta:user-defined>
    <meta:user-defined meta:name="OVERHEIDop.GmbID/DC.identifier">gmb-2026-390262</meta:user-defined>
    <meta:user-defined meta:name="OVERHEIDop.versieInformatie"/>
  </office:meta>
</office:document-meta>
</file>