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Dwarskade 40, 2498 ZB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3797</text:p>
            <text:p text:style-name="common-al">
            
          </text:p>
            <text:p text:style-name="common-al">
            <text:span text:style-name="nadrukvet">
              <text:span text:style-name="nadrukcur">Categorie:</text:span>
            </text:span> Instemmingsbesluit: Telecom</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Dwarskade 40, 2498 ZB 's-Gravenhage</text:p>
            <text:p text:style-name="common-al">
            
          </text:p>
            <text:p text:style-name="common-al">
            <text:span text:style-name="nadrukvet">
              <text:span text:style-name="nadrukcur">Datum bekendmaking besluit:</text:span>
            </text:span> 14-08-2026</text:p>
            <text:p text:style-name="common-al">
            
          </text:p>
            <text:p text:style-name="common-al">
            
          </text:p>
            <text:p text:style-name="common-al">
            
          </text:p>
            <text:p text:style-name="common-al">Geachte [geanonimiseerd],</text:p>
            <text:p text:style-name="common-al">
            
          </text:p>
            <text:p text:style-name="common-al">Op 16 juli 2026 hebben wij uw aanvraag ontvangen. U vraagt toestemming voor het saneren van een wateraansluiting ter hoogte van de Dwarskade 41 te Den Haag. De aanvraag is ingediend voor de periode van 24 augustus tot en met 18 december 2026. </text:p>
            <text:p text:style-name="common-al">
            
          </text:p>
            <text:p text:style-name="common-al">Ons besluit: u krijgt toestemming</text:p>
            <text:p text:style-name="common-al">De wegbeheerder van het stadsdeel Leidschenveen-Ypenburg heeft geen bezwaar tegen uw aanvraag. Wij zien ook geen reden om de aanvraag te weigeren. Daarom beoordelen wij uw aanvraag positief. U krijgt toestemming voor uw werkzaamheden. Gezien de werkzaamheden in de berm en op eigen terrein plaatsvinden zijn er geen directe tijdelijke verkeersmaatregelen noodzakelijk. Wel dienen er bebordingen conform CROW96b geplaatst te worden passend op de werklocatie.</text:p>
            <text:p text:style-name="common-al">
            
          </text:p>
            <text:p text:style-name="common-al">Werkzaamheden:</text:p>
            <text:p text:style-name="common-al">•	Het saneren van een wateraansluiting.  </text:p>
            <text:p text:style-name="common-al">•	Locatie: Dwarskade 41.  </text:p>
            <text:p text:style-name="common-al">•	Geldig van 24 augustus tot en met 18 december 2026. </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1 augustus 2026 voor advies voorgelegd aan onderstaande partijen.</text:p>
            <text:p text:style-name="common-al">
            
          </text:p>
            <text:p text:style-name="common-al">Advies wegbeheerder van het stadsdeel Leidschenveen-Ypenburg</text:p>
            <text:p text:style-name="common-al">In het advies van 13 augustus 2026 adviseert de wegbeheerder positief over de aanvraag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Bebordingen plaatsen passend op de werklocatie</text:p>
            <text:p text:style-name="common-al">•	Dwarskade dient met een minimale obstakelvrije doorgangsruimte van 3,5 meter bereikbaar blijven voor de hulpdiensten.</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Een afspraak voor schouw en oplevering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last-al">Deze beschikking is elektronisch aangemaakt en goedgekeurd en daarom niet ondertek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26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6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6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3797</meta:user-defined>
    <meta:user-defined meta:name="DCTERMS.abstract">Het uitvoeren van telecom werkzaamheden van 24-08-2026 t/m 18-12-2026, ter hoogte van locatie Dwarskade 41</meta:user-defined>
    <dc:language>nl</dc:language>
    <meta:user-defined meta:name="OVERHEIDop.locatietype/OVERHEIDop.gebiedsmarkering">Punt</meta:user-defined>
    <meta:user-defined meta:name="DC.title">APV vergunning - Besluiten, Dwarskade 40, 2498 ZB 's-Gravenhage</meta:user-defined>
    <meta:user-defined meta:name="OVERHEIDop.datumEindeReactietermijn">2026-09-25</meta:user-defined>
    <meta:user-defined meta:name="OVERHEIDop.terinzageleggingBG">https://www.digitale-inzage.nl/Den%20Haag/dossier/tLZAIV_dtUGYylq07PKvXA</meta:user-defined>
    <meta:user-defined meta:name="DCTERMS.W3CDTF/DCTERMS.available">2026-08-18</meta:user-defined>
    <meta:user-defined meta:name="DCTERMS.W3CDTF/OVERHEIDop.jaargang">2026</meta:user-defined>
    <meta:user-defined meta:name="OVERHEIDop.publicationIssue">390261</meta:user-defined>
    <meta:user-defined meta:name="OVERHEIDop.GmbID/DC.identifier">gmb-2026-390261</meta:user-defined>
    <meta:user-defined meta:name="OVERHEIDop.versieInformatie"/>
  </office:meta>
</office:document-meta>
</file>