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Harderwijkstraat 1 t/m 77H, Harderwijkstraat 79 t/m 219, Ellekomstraat 3 t/m 19, Ellekomstraat 21 t/m 71, Nunspeetlaan 169 t/m 397, Hulshorststraat 1 t/m 209 en Velpsestraat 1 t/m 129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n Haag kennis van het besluit om maatwerkvoorschriften te stellen als bedoeld in artikel 4.5 van de Omgevingswet. De beschikking betreft het lozen van grondwater afkomstig van een ontwatering in een vuilwaterriool met een duur van 295 dagen en een maximaal debiet van 62,5 m³ per uur op de projectlocatie <text:span text:style-name="nadrukvet">Oostbroek-Oost te Den Haag</text:span>. Het betreft de volgende straten: </text:p>
            <text:p text:style-name="common-al">
            <text:span text:style-name="nadrukvet">Harderwijkstraat 1 t/m 77H, Harderwijkstraat 79 t/m 219, Ellekomstraat 3 t/m 19, Ellekomstraat 21 t/m 71, Nunspeetlaan 169 t/m 397, Hulshorststraat 1 t/m 209 en Velpsestraat 1 t/m 129 te Den Haag.</text:span>
          </text:p>
            <text:p text:style-name="common-al">
            <text:span text:style-name="nadrukvet">Bezwaar</text:span>
          </text:p>
            <text:p text:style-name="common-al">De verzenddatum van de beschikking is 14 augustus 2026. Een belanghebbende kan tot en met 25 september 2026 een bezwaarschrift indienen bij het college van burgemeester en wethouders van Den Haag, t.a.v. de Commissie voor bezwaarschriften, Postbus 12 600, 2500 DJ Den Haag. U kunt uw bezwaarschrift ook indienen via de website van de gemeente Den Haag: https://www.denhaag.nl/nl/contact-met-de-gemeente/bezwaar-maken-overige-zaken/. </text:p>
            <text:p text:style-name="common-al">Een bezwaarschrift kan ingediend worden met vermelding van het zaaknummer <text:span text:style-name="nadrukvet">01176964</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24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4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grondwater afkomstig van een ontwatering in een vuilwaterriool met een duur van 295 dagen en een maximaal debiet van 62,5 m³ per uur op de projectlocatie.</meta:user-defined>
    <dc:language>nl</dc:language>
    <meta:user-defined meta:name="OVERHEIDop.locatietype/OVERHEIDop.gebiedsmarkering">Vlak</meta:user-defined>
    <meta:user-defined meta:name="DC.title">Kennisgeving beschikking maatwerkvoorschrift(en), Harderwijkstraat 1 t/m 77H, Harderwijkstraat 79 t/m 219, Ellekomstraat 3 t/m 19, Ellekomstraat 21 t/m 71, Nunspeetlaan 169 t/m 397, Hulshorststraat 1 t/m 209 en Velpsestraat 1 t/m 129 te Den Haag</meta:user-defined>
    <meta:user-defined meta:name="DCTERMS.W3CDTF/DCTERMS.available">2026-08-18</meta:user-defined>
    <meta:user-defined meta:name="DCTERMS.W3CDTF/OVERHEIDop.jaargang">2026</meta:user-defined>
    <meta:user-defined meta:name="OVERHEIDop.publicationIssue">390244</meta:user-defined>
    <meta:user-defined meta:name="OVERHEIDop.GmbID/DC.identifier">gmb-2026-390244</meta:user-defined>
    <meta:user-defined meta:name="OVERHEIDop.versieInformatie"/>
  </office:meta>
</office:document-meta>
</file>