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luit tot intrekking Omgevingsvergunning (standplaatsvergunning) Hazeslinger Breukelen - Opzegging standplaatsvergunning Markt Breukelen brood en koekh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4 augustus 2026</text:p>
            <text:p text:style-name="common-al">Zaaknummer: Z2026-00001869</text:p>
            <text:p text:style-name="common-al">U kunt bezwaar maken tot en met 25 september 2026</text:p>
            <text:p text:style-name="common-al">
            <text:span text:style-name="nadrukvet">Inzien</text:span>
          </text:p>
            <text:p text:style-name="common-al">U kunt de documenten met zaaknummer Z2026-00001869 tot 25 september 2026 inzien via jeleefomgeving.nl/inzien/823214527/8e226a33-30f3-4784-93a7-ca8095a13922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5 september 2026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02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69</meta:user-defined>
    <meta:user-defined meta:name="DCTERMS.abstract">Betreft: Besluit tot intrekking op locatie Hazeslinger Breukelen</meta:user-defined>
    <dc:language>nl</dc:language>
    <meta:user-defined meta:name="OVERHEIDop.locatietype/OVERHEIDop.gebiedsmarkering">Punt</meta:user-defined>
    <meta:user-defined meta:name="DC.title">Gemeente Stichtse Vecht - Besluit tot intrekking Omgevingsvergunning (standplaatsvergunning) Hazeslinger Breukelen - Opzegging standplaatsvergunning Markt Breukelen brood en koekhandel</meta:user-defined>
    <meta:user-defined meta:name="OVERHEIDop.datumEindeReactietermijn">2026-09-25</meta:user-defined>
    <meta:user-defined meta:name="OVERHEIDop.terinzageleggingBG">https://jeleefomgeving.nl/inzien/823214527/8e226a33-30f3-4784-93a7-ca8095a1392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43</meta:user-defined>
    <meta:user-defined meta:name="OVERHEIDop.GmbID/DC.identifier">gmb-2026-390243</meta:user-defined>
    <meta:user-defined meta:name="OVERHEIDop.versieInformatie"/>
  </office:meta>
</office:document-meta>
</file>