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weede kogelvanger aan Sluisbeekweg 7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277 / Aanvraag omgevingsvergunning / Sluisbeekweg 7, 6118 DH te Nieuwstadt / Echt-Susteren / ingekomen 7 augustus 2026 / het plaatsen van een tweede kogelvanger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2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277 </meta:user-defined>
    <dc:language>nl</dc:language>
    <meta:user-defined meta:name="OVERHEIDop.locatietype/OVERHEIDop.gebiedsmarkering">Adres</meta:user-defined>
    <meta:user-defined meta:name="DC.title">Aanvraag vergunning voor het plaatsen van een tweede kogelvanger aan Sluisbeekweg 7 te Nieuwstad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242</meta:user-defined>
    <meta:user-defined meta:name="OVERHEIDop.GmbID/DC.identifier">gmb-2026-390242</meta:user-defined>
    <meta:user-defined meta:name="OVERHEIDop.versieInformatie"/>
  </office:meta>
</office:document-meta>
</file>