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slopen van de woning, Westgaag 4a-a, 3155DE Maa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sloopmelding ontvangen waarvoor geen vergunningsplicht geldt voor de locatie Westgaag 4a-a, 3155DE Maasland. De melding is geregistreerd onder zaaknummer Z2026-00000617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9023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17</meta:user-defined>
    <meta:user-defined meta:name="DCTERMS.abstract">Betreft: Melding op locatie Westgaag 4a-a, 3155DE Maasland</meta:user-defined>
    <dc:language>nl</dc:language>
    <meta:user-defined meta:name="OVERHEIDop.locatietype/OVERHEIDop.gebiedsmarkering">Vlak</meta:user-defined>
    <meta:user-defined meta:name="DC.title">Sloopmelding voor het slopen van de woning, Westgaag 4a-a, 3155DE Maasl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39</meta:user-defined>
    <meta:user-defined meta:name="OVERHEIDop.GmbID/DC.identifier">gmb-2026-390239</meta:user-defined>
    <meta:user-defined meta:name="OVERHEIDop.versieInformatie"/>
  </office:meta>
</office:document-meta>
</file>