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Nienhuis Ruijskade 68 in Muider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besloten om de beslistermijn voor de aanvraag met zaaknummer Z2026-00001358 voor het plaatsen van een dakkapel in het voor- en achterdakvlak van de woning op locatie Nienhuis Ruijskade 68 in Muiderberg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9023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58</meta:user-defined>
    <meta:user-defined meta:name="DCTERMS.abstract">Betreft: Beschikking verlenging beslistermijn op locatie Nienhuis Ruijskade 68 in Muiderberg</meta:user-defined>
    <dc:language>nl</dc:language>
    <meta:user-defined meta:name="OVERHEIDop.locatietype/OVERHEIDop.gebiedsmarkering">Vlak</meta:user-defined>
    <meta:user-defined meta:name="DC.title">Verlengingsbesluit omgevingsvergunning Nienhuis Ruijskade 68 in Muiderber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35</meta:user-defined>
    <meta:user-defined meta:name="OVERHEIDop.GmbID/DC.identifier">gmb-2026-390235</meta:user-defined>
    <meta:user-defined meta:name="OVERHEIDop.versieInformatie"/>
  </office:meta>
</office:document-meta>
</file>