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Strijen</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Jeugdland Strijen op de ijsbaan aan de Leeuwerikstraat op de onderstaande data en tijden: </text:p>
            <text:p text:style-name="common-al">- Maandag 24 augustus 2026 van 12.30 tot 16.00 uur </text:p>
            <text:p text:style-name="common-al">- Dinsdag 25 augustus 2026 van 09.30 tot 16.00 uur </text:p>
            <text:p text:style-name="common-al">- Woensdag 26 augustus 2026 van 09.30 tot 16.00 uur </text:p>
            <text:p text:style-name="common-al">- Donderdag 27 augustus 2026 van 09.30 tot 22.00 uur, verzonden 11-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2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Strijen</meta:user-defined>
    <meta:user-defined meta:name="DCTERMS.W3CDTF/DCTERMS.available">2026-08-19</meta:user-defined>
    <meta:user-defined meta:name="DCTERMS.W3CDTF/OVERHEIDop.jaargang">2026</meta:user-defined>
    <meta:user-defined meta:name="OVERHEIDop.publicationIssue">390219</meta:user-defined>
    <meta:user-defined meta:name="OVERHEIDop.GmbID/DC.identifier">gmb-2026-390219</meta:user-defined>
    <meta:user-defined meta:name="OVERHEIDop.versieInformatie"/>
  </office:meta>
</office:document-meta>
</file>