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(standplaatsvergunning) Zwanenkamp en Bisonspoor - Standplaats - Jayskitchen - Zwanenkamp en Bisonspoor - m.i.v. 01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(standplaatsvergunning) is verleend voor Standplaats - Jayskitchen - Zwanenkamp en Bisonspoor - m.i.v. 01-09-2026 op de locatie Zwanenkamp en Bisonspoor.</text:p>
            <text:p text:style-name="common-al">Datum besluit: 14 augustus 2026</text:p>
            <text:p text:style-name="common-al">Zaaknummer: Z2026-00001443</text:p>
            <text:p text:style-name="common-al">U kunt bezwaar maken tot en met 25 september 2026</text:p>
            <text:p text:style-name="common-al">
            <text:span text:style-name="nadrukvet">Inzien</text:span>
          </text:p>
            <text:p text:style-name="common-al">U kunt de documenten met zaaknummer Z2026-00001443 tot 25 september 2026 inzien. Dit kan via de knop 'Bekijk documenten' aan de linkerkant van deze pagina, onder het kopje 'Extra informatie'. U kunt ook de link jeleefomgeving.nl/inzien/823214527/f1fd0bf6-c0e7-4879-8792-915fee7ff77a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5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021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1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1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443</meta:user-defined>
    <meta:user-defined meta:name="DCTERMS.abstract">Betreft: Beschikking op aanvraag op locatie Zwanenkamp en Bisonspoor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Gemeente Stichtse Vecht - Beschikking op aanvraag Omgevingsvergunning (standplaatsvergunning) Zwanenkamp en Bisonspoor - Standplaats - Jayskitchen - Zwanenkamp en Bisonspoor - m.i.v. 01-09-2026</meta:user-defined>
    <meta:user-defined meta:name="OVERHEIDop.datumEindeReactietermijn">2026-09-25</meta:user-defined>
    <meta:user-defined meta:name="OVERHEIDop.terinzageleggingBG">https://jeleefomgeving.nl/inzien/823214527/f1fd0bf6-c0e7-4879-8792-915fee7ff77a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17</meta:user-defined>
    <meta:user-defined meta:name="OVERHEIDop.GmbID/DC.identifier">gmb-2026-390217</meta:user-defined>
    <meta:user-defined meta:name="OVERHEIDop.versieInformatie"/>
  </office:meta>
</office:document-meta>
</file>