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het plaatsen van een schaftkeet en toilet 13 juli t/m 20 november 2026 - De Geeuw/De Draai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De Geeuw/De Draai Drachten, het plaatsen van een schaftkeet en toilet 13 juli t/m 20 november 2026, Z2026-00001693, datum bekendmaking: 14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0212</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2</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212</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mallingerland</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693</meta:user-defined>
    <meta:user-defined meta:name="DCTERMS.abstract">Verleende omgevingsvergunning, De Geeuw/De Draai Drachten, het plaatsen van een schaftkeet en toilet 13 juli t/m 20 november 2026, zaaknummer: Z2026-00001693, datum bekendmaking: 14 augustus 2026</meta:user-defined>
    <dc:language>nl</dc:language>
    <meta:user-defined meta:name="OVERHEIDop.locatietype/OVERHEIDop.gebiedsmarkering">Vlak</meta:user-defined>
    <meta:user-defined meta:name="DC.title">Gemeente Smallingerland - verlening omgevingsvergunning - het plaatsen van een schaftkeet en toilet 13 juli t/m 20 november 2026 - De Geeuw/De Draai Drachten</meta:user-defined>
    <meta:user-defined meta:name="DCTERMS.W3CDTF/DCTERMS.available">2026-08-18</meta:user-defined>
    <meta:user-defined meta:name="DCTERMS.W3CDTF/OVERHEIDop.jaargang">2026</meta:user-defined>
    <meta:user-defined meta:name="OVERHEIDop.publicationIssue">390212</meta:user-defined>
    <meta:user-defined meta:name="OVERHEIDop.GmbID/DC.identifier">gmb-2026-390212</meta:user-defined>
    <meta:user-defined meta:name="OVERHEIDop.versieInformatie"/>
  </office:meta>
</office:document-meta>
</file>