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een reeds verleende omgevingsvergunning voor het bouwen van een bedrijfswoning aan Beuningerstraat 6m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265 / Aanvraag omgevingsvergunning / Beuningerstraat 6m, 6114 KZ te Susteren / Echt-Susteren / ingekomen 6 augustus 2026 / het wijzigen van een reeds verleende omgevingsvergunning bouwen van een bedrijfswoning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2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265 </meta:user-defined>
    <dc:language>nl</dc:language>
    <meta:user-defined meta:name="OVERHEIDop.locatietype/OVERHEIDop.gebiedsmarkering">Weg</meta:user-defined>
    <meta:user-defined meta:name="DC.title">Aanvraag vergunning voor het wijzigen van een reeds verleende omgevingsvergunning voor het bouwen van een bedrijfswoning aan Beuningerstraat 6m te Suste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211</meta:user-defined>
    <meta:user-defined meta:name="OVERHEIDop.GmbID/DC.identifier">gmb-2026-390211</meta:user-defined>
    <meta:user-defined meta:name="OVERHEIDop.versieInformatie"/>
  </office:meta>
</office:document-meta>
</file>